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даря-акции-день-без-турникетов-жители-москвы-смогут-подобрать-себе-работу"/>Благодаря акции «День без турникетов» жители Москвы смогут подобрать себе работу<text:bookmark-end text:name="благодаря-акции-день-без-турникетов-жители-москвы-смогут-подобрать-себе-работу"/></text:h>
      <text:p text:style-name="First_20_paragraph">17.05.2021</text:p>
      <text:p text:style-name="Text_20_body">Москвичи выразили желание ввести новые направления для акции «День без турникетов» в рамках формата профориентации. Это будет полезно тем, кто хочет найти или сменить работу. Значительное количество людей предложило провести акцию на базе промышленных предприятий, ИТ-компаний, а также технопарков. На портале проекта «Активный гражданин» за новое направление проголосовало около 215 тысяч человек.</text:p>
      <text:p text:style-name="Text_20_body">«Акция “День без турникетов” проводится уже более восьми лет. С 2012 года ее участниками стали свыше 120 тысяч москвичей и гостей города. С каждым годом интерес к акции растет, и, чтобы идти в ногу со временем, мы работаем над совершенствованием проекта, а с помощью голосования москвичи активно в этом помогают», — поделился руководитель Департамента предпринимательства и инновационного развития Алексей Фурсин.</text:p>
      <text:p text:style-name="Text_20_body">Эта акция проводится в Москве с 2012 года. В её рамках у всех желающих есть возможность посетить экскурсии в инновационные центры, мастерские, технопарки, ИТ-компании и аэропорты, в фермерские хозяйства и на производства. Участники узнают изнутри, как устроены предприятия разных отраслей.</text:p>
      <text:p text:style-name="Text_20_body">Проект «Активный гражданин» для онлайн-голосований по вопросам городского развития работает с 2014 года. К нему присоединились более пяти миллионов человек, которые решают, какие улицы, дворы и парки нужно благоустроить, как должны работать городские поликлиники, библиотеки, центры госуслуг, выбирают мероприятия для фестивалей и праздников. За годы работы проекта в нем провели более 4,9 тысячи голосований.</text:p>
      <text:p text:style-name="Text_20_body"><text:line-break/></text:p>
      <text:p text:style-name="Text_20_body">Адрес страницы: <text:a xlink:type="simple" xlink:href="http://kotlovka.mos.ru/presscenter/news/detail/9953470.html" office:name=""><text:span text:style-name="Definition">http://kotlovka.mos.ru/presscenter/news/detail/9953470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0:55:16Z</meta:creation-date>
    <dc:date>2023-08-01T20:55:16Z</dc:date>
  </office:meta>
</office:document-meta>
</file>