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-поощрительной-программе-миллион-призов-победимcovidвместе-присоединились-66-компаний"/>К поощрительной программе «Миллион призов (#ПОБЕДИМCOVIDВМЕСТЕ)» присоединились 66 компаний<text:bookmark-end text:name="к-поощрительной-программе-миллион-призов-победимcovidвместе-присоединились-66-компаний"/></text:h>
      <text:p text:style-name="First_20_paragraph">29.04.2021</text:p>
      <text:p text:style-name="Text_20_body">Во время встречи активистов Московской торгово-промышленной палаты партнёры поощрительной программы «Миллион призов» отметили важность побуждения немолодых горожан к вакцинации.</text:p>
      <text:p text:style-name="Text_20_body">Инициаторами программы стали московские предприниматели, с идеей о проведении акции они обратились в МТПП. «Мировой опыт введения локдаунов свидетельствует о том, что недостаточные темпы вакцинации приводят к росту заболеваемости COVID-19, ограничительным мерам и экономической рецессии», - уточнил президент МТПП Владимир Платонов.</text:p>
      <text:p text:style-name="Text_20_body">Мэр столицы поддержал инициативу бизнеса, и открыл сбор денег на проведение программы.</text:p>
      <text:p text:style-name="Text_20_body">После этого, 27 апреля, на сайте «Активный гражданин» стартовала акция «Миллион призов (#ПОБЕДИМCOVIDВМЕСТЕ)». Стать её участниками смогут жители города старше 60 лет, обладающие столичным полисом ОМС и сделавшие прививку от коронавирусной инфекции. За это они будут награждены подарочными и промокодами на 1 тысячу рублей. Воспользоваться ими граждане смогут в кафе, аптеках и магазинах, которые стали партнёрами программы. Жители столицы, сделавшие прививку до 27 апреля, также смогут получить призы.</text:p>
      <text:p text:style-name="Text_20_body">На сегодняшний день 66 организаций присоединились к акции. В части, «Пятерочка», «Магнит», «Детский мир», «Дикси», «Леруа Мерлен», «Спортмастер», аптечные сети «Ригла» и «Мосаптека», столичные кафе и рестораны.</text:p>
      <text:p text:style-name="Text_20_body">«Помимо очевидной экономической целесообразности программа «Миллион призов» демонстрирует пример социальной и гражданской ответственности бизнеса. Уверен, что более активная вакцинация поможет обезопасить старшее поколение, предотвратить рост заболеваемости, избежать локдауна и поддержать бизнес, который продолжает бороться с последствиями коронавируса», - уточнил Владимир Платонов.</text:p>
      <text:p text:style-name="Text_20_body">Руководитель МТПП считает, что столичные предприниматели продолжат присоединяться к акции. По его мнению, подобный опыт могут перенять и другие регионы.</text:p>
      <text:p text:style-name="Text_20_body">Узнать подробнее об акции можно на сайте <text:a xlink:type="simple" xlink:href="https://ag-vmeste.ru/1" office:name=""><text:span text:style-name="Definition">https://ag-vmeste.ru/1</text:span></text:a>.</text:p>
      <text:p text:style-name="Text_20_body">Фото: mos.ru</text:p>
      <text:p text:style-name="Text_20_body"><text:line-break/></text:p>
      <text:p text:style-name="Text_20_body">Адрес страницы: <text:a xlink:type="simple" xlink:href="http://kotlovka.mos.ru/presscenter/news/detail/9916880.html" office:name=""><text:span text:style-name="Definition">http://kotlovka.mos.ru/presscenter/news/detail/9916880.html</text:span></text:a></text:p>
      <text:p text:style-name="Text_20_body"><text:a xlink:type="simple" xlink:href="http://kotlovka.mos.ru" office:name=""><text:span text:style-name="Definition">Управа района Котловк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1-01T07:36:41Z</meta:creation-date>
    <dc:date>2024-01-01T07:36:41Z</dc:date>
  </office:meta>
</office:document-meta>
</file>