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толицы-смогут-привиться-от-коронавируса-во-всех-флагманских-центрах-мои-документы"/>Жители столицы смогут привиться от коронавируса во всех флагманских центрах «Мои документы»<text:bookmark-end text:name="жители-столицы-смогут-привиться-от-коронавируса-во-всех-флагманских-центрах-мои-документы"/></text:h>
      <text:p text:style-name="First_20_paragraph">13.04.2021</text:p>
      <text:p text:style-name="Text_20_body">«С сегодняшнего дня экспериментально мы начинаем вакцинацию жителей на дому. В первую очередь это коснется тех людей, которые получают социальное обслуживание на дому и испытывают трудности в самостоятельном передвижении. Таких жителей в Москве порядка 120 тысяч», - сказала заместитель Мэра Москвы по вопросам социального развития Анастасия Ракова.</text:p>
      <text:p text:style-name="Text_20_body">Кроме того, теперь в столице с 14 апреля начнут работу еще две выездные бригады вакцинации от коронавируса — в торговом центре «ВТБ Арена Плаза» в Северном административном округе и на фуд-корте «Подсолнухи» в Восточном административном округе. Также в среду выездные пункты откроются и на территории Троицкого и Новомосковского административных округов.</text:p>
      <text:p text:style-name="Text_20_body">Сама вакцинация занимает около 40-45 минут. 10–15 минут требуется на заполнение анкеты, медицинский осмотр и саму прививку, и для исключения аллергических реакций следует после прививки подождать полчаса. Прививки делаются вакциной «Спутник V», которая одобрена уже 60 странами мира, безопасна для пациента и дает доказанную эффективность защиты от коронавируса в 91,6%, а от тяжелых форм ковида – в 100%. Требуется две прививки с интервалом в 21 день. После прививки врач выдает пациенту сертификат о вакцинации с подписью и печатью.</text:p>
      <text:p text:style-name="Text_20_body">Всего для того чтобы своевременно привиться на дому сформировано 66 бригад во всех административных округах столицы. Все они оснащены средствами индивидуальной защиты и оборудованием, позволяющим перевозить вакцину без нарушений условий транспортировки.</text:p>
      <text:p text:style-name="Text_20_body">Ранее городскиевласти сообщили, что от коронавируса привились уже около миллиона москвичей. 80% из них уже получили вторую дозу вакцины. Кроме того, с начала пандемии переболело также около 1 млн человек, так что иммунитет сформирован примерно у шестой части жителей города.</text:p>
      <text:p text:style-name="Text_20_body">Специально подавать заявку для проведения вакцинации на дому не требуется. Всю необходимую информацию о маломобильных гражданах, состоящих на надомном обслуживании, в поликлиники передадут органы социальной защиты населения.</text:p>
      <text:p text:style-name="Text_20_body">Фото: Mos.ru</text:p>
      <text:p text:style-name="Text_20_body"><text:line-break/></text:p>
      <text:p text:style-name="Text_20_body">Адрес страницы: <text:a xlink:type="simple" xlink:href="http://kotlovka.mos.ru/presscenter/news/detail/9867830.html" office:name=""><text:span text:style-name="Definition">http://kotlovka.mos.ru/presscenter/news/detail/9867830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9:28:03Z</meta:creation-date>
    <dc:date>2024-09-20T19:28:03Z</dc:date>
  </office:meta>
</office:document-meta>
</file>