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к-волейбола-отметили-ученики-педагоги-и-выпускники-школы-626"/>Праздник волейбола отметили ученики, педагоги и выпускники школы №626<text:bookmark-end text:name="праздник-волейбола-отметили-ученики-педагоги-и-выпускники-школы-626"/></text:h>
      <text:p text:style-name="First_20_paragraph">15.02.2019</text:p>
      <text:p text:style-name="Text_20_body"><text:span text:style-name="T1">День рождения волейбола в разных странах отмечают 9 февраля. Между прочим, Россия (вместе с Бразилией, Китаем, Италией, Польшей, Сербией, США и Японией) входит в число самых волейбольных стран мира.</text:span></text:p>
      <text:p text:style-name="Text_20_body">Поэтому не удивительно, что и у нас отметили День рождения волейбола. В честь этого праздника в школе №626 в среду, 13 февраля, прошли волейбольные состязания.</text:p>
      <text:p text:style-name="Text_20_body">В тот день на волейбольную площадку вышли ученики 8-11 классов школы, педагоги и выпускники разных лет. Сперва в счёте вели старшеклассники, но в итоге команда педагогов ближе к концу смогла вырвать победу.</text:p>
      <text:p text:style-name="Text_20_body">«Спасибо всем командам за участие, до новых встреч на следующих соревнованиях!», – подвёл итоги волейбольного дня школьный сайт. Что ж, посмотрим, кто будет лучшим через год – на Дне рождения волейбола-2020!   </text:p>
      <text:p text:style-name="Text_20_body"><text:line-break/></text:p>
      <text:p text:style-name="Text_20_body">Адрес страницы: <text:a xlink:type="simple" xlink:href="http://kotlovka.mos.ru/presscenter/news/detail/7891705.html" office:name=""><text:span text:style-name="Definition">http://kotlovka.mos.ru/presscenter/news/detail/7891705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5T01:02:48Z</meta:creation-date>
    <dc:date>2024-02-25T01:02:48Z</dc:date>
  </office:meta>
</office:document-meta>
</file>