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-на-ходынском-поле-был-благоустроен-по-решению-активных-москвичей"/>Парк на Ходынском поле был благоустроен по решению активных москвичей<text:bookmark-end text:name="парк-на-ходынском-поле-был-благоустроен-по-решению-активных-москвичей"/></text:h>
      <text:p text:style-name="First_20_paragraph">17.10.2018</text:p>
      <text:p text:style-name="Text_20_body"><text:span text:style-name="T1">Погулять в новом парке на Ходынском поле можно уже сейчас. Живописные виды, детские и спортивные площадки, пешеходные дорожки – всё это было построено по решению жителей города. Проект благоустройства был одобрен участниками голосования на портале «Активный гражданин».</text:span></text:p>
      <text:p text:style-name="Text_20_body">Провести время с детьми, заняться спортом или отдохнуть с книгой можно в новом парке на Ходынском поле. Проект его благоустройства поддержали активные граждане. Весной прошло голосование, в котором приняли участие 18204 человека. Из них 83 процента поддержали задумку Правительства Москвы, а 2,52 процента активных граждан представили свои идеи, которые, по их мнению, нужно включить в концепцию благоустройства нового парка. Среди них – предложения обустроить детские площадки, выделить площадку под выставку авиатехники, а также высадить больше деревьев и кустарников.</text:p>
      <text:p text:style-name="Text_20_body">Сейчас парк уже полностью готов и ждёт своих гостей. В ходе обустройства были построены искусственные холмы со смотровыми площадками, детские площадки и батутный центр. В центральной части парка располагается главная площадь. Южнее находится зона спорта и активностей, на которой предусмотрены площадки для волейбола, тенниса, паркура и воркаута. В восточной части парка обустроена пешеходная сеть, которая соединяет станцию метро «ЦСКА» и зону отдыха.</text:p>
      <text:p text:style-name="Text_20_body">Каждый сезон в рамках проекта «Активный гражданин» проходят голосования по усовершенствованию работы парков столицы, выбору программы развлечений, облагораживанию территорий и высадке деревьев.</text:p>
      <text:p text:style-name="Text_20_body"><text:line-break/></text:p>
      <text:p text:style-name="Text_20_body">Адрес страницы: <text:a xlink:type="simple" xlink:href="http://kotlovka.mos.ru/presscenter/news/detail/7641004.html" office:name=""><text:span text:style-name="Definition">http://kotlovka.mos.ru/presscenter/news/detail/7641004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5T21:18:59Z</meta:creation-date>
    <dc:date>2024-05-05T21:18:59Z</dc:date>
  </office:meta>
</office:document-meta>
</file>