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классической-музыки-южная-ночь-пройдет-в-галерее-нагорная-25-мая"/>Концерт классической музыки «Южная ночь» пройдет в галерее «Нагорная» 25 мая<text:bookmark-end text:name="концерт-классической-музыки-южная-ночь-пройдет-в-галерее-нагорная-25-мая"/></text:h>
      <text:p text:style-name="First_20_paragraph">21.05.2025</text:p>
      <text:p text:style-name="Text_20_body"><text:line-break/></text:p>
      <text:p text:style-name="Text_20_body">25 мая в 15:00 в галерее «Нагорная» (ул. Ремизова, д. 10) состоится концерт «Южная ночь». Об этом сообщается на <text:a xlink:type="simple" xlink:href="https://nagornaya.vzmoscow.ru/page69147785.html" office:name=""><text:span text:style-name="Definition">сайте</text:span></text:a> учреждения.</text:p>
      <text:p text:style-name="Text_20_body">В программе мероприятия — исполнение популярных арий и романсов. На сцене выступят студенты Академии имени Маймонида РГУ им. А.Н. Косыгина — лауреаты всероссийских и международных конкурсов. Отмечается, что мероприятие пройдет при участии творческого объединения «Музыкальные видения».</text:p>
      <text:p text:style-name="Text_20_body">Напомним, для посетителей также продолжает <text:a xlink:type="simple" xlink:href="https://kotlovkamedia.ru/news/galereya-nagornaya-otkroet-vystavku-posvyashhennuyu-80-letiyu-pobedy-v-velikoi-otecestvennoi-voine" office:name=""><text:span text:style-name="Definition">работать</text:span></text:a> выставка «Победа: Великая Отечественная война в работах студентов ВГИКа», где представлены графические и живописные работы.</text:p>
      <text:p text:style-name="Text_20_body">Дополнительную информацию можно получить по телефону: 8 (499) 123-65-69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kotlovka.mos.ru/presscenter/news/detail/12981933.html" office:name=""><text:span text:style-name="Definition">http://kotlovka.mos.ru/presscenter/news/detail/12981933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1T16:23:20Z</meta:creation-date>
    <dc:date>2025-05-21T16:23:20Z</dc:date>
  </office:meta>
</office:document-meta>
</file>