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здничный-концерт-ко-дню-победы-пройдет-10-мая-в-библиотеке-182"/>Праздничный концерт ко Дню Победы пройдет 10 мая в библиотеке №182<text:bookmark-end text:name="праздничный-концерт-ко-дню-победы-пройдет-10-мая-в-библиотеке-182"/></text:h>
      <text:p text:style-name="First_20_paragraph">07.05.2025</text:p>
      <text:p text:style-name="Text_20_body"><text:line-break/></text:p>
      <text:p text:style-name="Text_20_body">10 мая в 14:00 библиотека №182 (ул. Дмитрия Ульянова, д. 43, корп. 1) приглашает на концертную программу «Нам дороги эти…», посвященную Дню Победы. Об этом сообщает в <text:a xlink:type="simple" xlink:href="https://vk.com/wall-215539781_2534" office:name=""><text:span text:style-name="Definition">соцсетях</text:span></text:a> управа района Котловка.</text:p>
      <text:p text:style-name="Text_20_body">В исполнении солисток ансамбля «Благовест» Екатерины Алабиной и Ольги Страшко прозвучат известные песни военных лет, а также лирические композиции о любви, семье и мирной жизни. Аккомпанировать будет лауреат международных конкурсов, пианист Алексей Нестеренко.</text:p>
      <text:p text:style-name="Text_20_body">Отмечается, что исполнительницы представят уникальную программу «Женщины и Великая Победа», включающую лучшие произведения отечественных композиторов.</text:p>
      <text:p text:style-name="Text_20_body">Подробности можно уточнить по телефону: 8 (499) 129-56-11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kotlovka.mos.ru/presscenter/news/detail/12956144.html" office:name=""><text:span text:style-name="Definition">http://kotlovka.mos.ru/presscenter/news/detail/12956144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7T16:17:56Z</meta:creation-date>
    <dc:date>2025-05-07T16:17:56Z</dc:date>
  </office:meta>
</office:document-meta>
</file>