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мд-котловка-приглашает-на-показ-фильма-первый-оскар-7-мая"/>ЦМД «Котловка» приглашает на показ фильма «Первый Оскар» 7 мая<text:bookmark-end text:name="цмд-котловка-приглашает-на-показ-фильма-первый-оскар-7-мая"/></text:h>
      <text:p text:style-name="First_20_paragraph">06.05.2025</text:p>
      <text:p text:style-name="Text_20_body"><text:line-break/></text:p>
      <text:p text:style-name="Text_20_body">7 мая в 18:00 ЦМД «Котловка» приглашает пенсионеров на специальный кинопоказ фильма «Первый Оскар». Об этом сообщается в <text:a xlink:type="simple" xlink:href="https://t.me/CMDKotlovka1/1511" office:name=""><text:span text:style-name="Definition">соцсетях</text:span></text:a> учреждения.</text:p>
      <text:p text:style-name="Text_20_body">Военная драма рассказывает удивительную историю о том, как в 1941 году два студента ВГИК — Лев Альперин и Иван Майский — добровольно отправились на фронт снимать военную хронику вместо эвакуации. Несмотря на все трудности военного времени и творческие разногласия, они создали знаменитый документальный фильм «Разгром немецких войск под Москвой», который произвел настоящую революцию в мировом кинематографе. Их работа настолько впечатлила голливудского продюсера Дэвида Селзника, что ради нее была создана новая номинация премии «Оскар».</text:p>
      <text:p text:style-name="Text_20_body">Особенностью этого показа станет уникальная возможность пообщаться с заслуженным художником РФ Валерием Архиповым, который работал художником-постановщиком над фильмом «Первый Оскар». Встреча с ним пройдет в центре долголетия «Пресненский», а жители Котловки смогут присоединиться к мероприятию онлайн и задать свои вопросы создателям картины.</text:p>
      <text:p text:style-name="Text_20_body">Мероприятие состоится по адресу: Нагорная ул., д. 11А. Для получения дополнительной информации можно позвонить по телефону +7 985 888 4594.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kotlovka.mos.ru/presscenter/news/detail/12953380.html" office:name=""><text:span text:style-name="Definition">http://kotlovka.mos.ru/presscenter/news/detail/12953380.html</text:span></text:a></text:p>
      <text:p text:style-name="Text_20_body"><text:a xlink:type="simple" xlink:href="http://kotlovka.mos.ru" office:name=""><text:span text:style-name="Definition">Управа района Котловк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6T15:46:00Z</meta:creation-date>
    <dc:date>2025-05-06T15:46:00Z</dc:date>
  </office:meta>
</office:document-meta>
</file>