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исты-котловки-обсудили-развитие-транспорта-в-юзао"/>Активисты Котловки обсудили развитие транспорта в ЮЗАО<text:bookmark-end text:name="активисты-котловки-обсудили-развитие-транспорта-в-юзао"/></text:h>
      <text:p text:style-name="First_20_paragraph">28.04.2025</text:p>
      <text:p text:style-name="Text_20_body"><text:line-break/></text:p>
      <text:p text:style-name="Text_20_body">Представители общественного совета при главе управы района Котловка, старшие по домам и члены Молодёжной палаты приняли участие во встрече жителей Юго-Западного округа с представителями столичного Транспортного комплекса. Об этом <text:a xlink:type="simple" xlink:href="https://vk.com/wall-215539781_2512" office:name=""><text:span text:style-name="Definition">сообщила</text:span></text:a> управа района в своих соцсетях.</text:p>
      <text:p text:style-name="Text_20_body">В двухчасовом обсуждении участвовали более 100 активных жителей. В ходе диалога были обозначены ключевые направления работы. В этом году в округе начнётся модернизация остановочных павильонов. Также запланирован ремонт станции метро «Академическая». В сфере общественного транспорта появятся новые маршруты, а на существующих направлениях увеличат частоту движения.</text:p>
      <text:p text:style-name="Text_20_body">Особое внимание уделят безопасности дорожного движения, особенно на подходах к учебным заведениям. Планируется улучшить дорожную разметку и усилить контроль за соблюдением ПДД. Часть этих инициатив должна быть реализована до конца текущего года.</text:p>
      <text:p text:style-name="Text_20_body">Фото: Управа района Котловка</text:p>
      <text:p text:style-name="Text_20_body"><text:line-break/></text:p>
      <text:p text:style-name="Text_20_body">Адрес страницы: <text:a xlink:type="simple" xlink:href="http://kotlovka.mos.ru/presscenter/news/detail/12940733.html" office:name=""><text:span text:style-name="Definition">http://kotlovka.mos.ru/presscenter/news/detail/12940733.html</text:span></text:a></text:p>
      <text:p text:style-name="Text_20_body"><text:a xlink:type="simple" xlink:href="http://kotlovka.mos.ru" office:name=""><text:span text:style-name="Definition">Управа района Котловк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8T15:54:25Z</meta:creation-date>
    <dc:date>2025-04-28T15:54:25Z</dc:date>
  </office:meta>
</office:document-meta>
</file>