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нцию-крымская-троицкой-линии-метро-откроют-в-этом-году"/>Станцию «Крымская» Троицкой линии метро откроют в этом году<text:bookmark-end text:name="станцию-крымская-троицкой-линии-метро-откроют-в-этом-году"/></text:h>
      <text:p text:style-name="First_20_paragraph">02.04.2025</text:p>
      <text:p text:style-name="Text_20_body"><text:line-break/></text:p>
      <text:p text:style-name="Text_20_body">Мэр Москвы Сергей Собянин утвердил план развития транспортной системы столицы на 2025 год. Одним из ключевых событий станет ввод в эксплуатацию станции «Крымская» на Троицкой линии метрополитена, сообщает официальный портал <text:a xlink:type="simple" xlink:href="https://www.mos.ru/mayor/themes/12567050" office:name=""><text:span text:style-name="Definition">mos.ru</text:span></text:a>.</text:p>
      <text:p text:style-name="Text_20_body">Помимо «Крымской», в 2025 году в ЮЗАО откроются станции «Вавиловская» и «Академическая». Также запланированы подготовка к запуску первого беспилотного поезда на Большой кольцевой линии и масштабное обновление подвижного состава: поступление 272 вагонов «Москва-2024», 650 электробусов, 50 трамваев и более 30 поездов «Иволга».</text:p>
      <text:p text:style-name="Text_20_body">Ещё одним новшеством станет внедрение биометрической оплаты проезда — она заработает на всех станциях метро, МЦД и наземном транспорте.</text:p>
      <text:p text:style-name="Text_20_body">Ранее <text:a xlink:type="simple" xlink:href="https://kotlovkamedia.ru/news/stanciyu-krymskaya-troickoi-linii-metro-vypolnyat-v-morskoi-tematike" office:name=""><text:span text:style-name="Definition">сообщалось</text:span></text:a>, что станцию «Крымская» Троицкой линии метро оформят в стиле, вдохновленном морской тематикой. На платформе будут установлены подвесные потолки, напоминающие паруса, а колонны и балки будут выглядеть, как крылья летящих птиц.</text:p>
      <text:p text:style-name="Text_20_body">Напомним, пересадочная станция «Крымская» Троицкой линии метро на одноименную станцию МЦК появится возле пересечения ул. Свержевского и Севастопольского проспекта.</text:p>
      <text:p text:style-name="Text_20_body">Фото: stroi.mos.ru</text:p>
      <text:p text:style-name="Text_20_body"><text:line-break/></text:p>
      <text:p text:style-name="Text_20_body">Адрес страницы: <text:a xlink:type="simple" xlink:href="http://kotlovka.mos.ru/presscenter/news/detail/12892909.html" office:name=""><text:span text:style-name="Definition">http://kotlovka.mos.ru/presscenter/news/detail/12892909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2T16:20:19Z</meta:creation-date>
    <dc:date>2025-04-02T16:20:19Z</dc:date>
  </office:meta>
</office:document-meta>
</file>