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чера-в-парке-сосенки-прошло-открытие-мобильного-планетария-в-рамках-проекта-засияют-звёзды-над-москвой"/>Вчера в парке «Сосенки» прошло открытие мобильного планетария в рамках проекта «Засияют звёзды над Москвой»<text:bookmark-end text:name="вчера-в-парке-сосенки-прошло-открытие-мобильного-планетария-в-рамках-проекта-засияют-звёзды-над-москвой"/></text:h>
      <text:p text:style-name="First_20_paragraph">20.06.2024</text:p>
      <text:p text:style-name="Text_20_body">20.06.2024<text:line-break/><text:line-break/></text:p>
      <text:p text:style-name="Text_20_body">Вчера в парке «Сосенки» прошло открытие мобильного планетария в рамках проекта «Засияют звёзды над Москвой».<text:line-break/><text:line-break/>Немного информации об этом познавательно-экологическом проекте.<text:line-break/>Инициатор проекта - российский учёный, директор Института космических исследований РАН Анатолий Петрукович. Как рассказывает Анатолий Алексеевич, на одной из научно-просветительских встреч в ЮЗАО ему задали вопрос - "Куда с неба пропал Млечный путь?". По словам учёного, общая проблема всех больших городов – это световое загрязнение, то есть засвечивание неба источниками искусственного света, которое не только скрывает звёзды, но и негативно сказывается на качестве сна, а также вредит природе.<text:line-break/>ГБУ «ЦСД «Атлант», с которым ИКИ РАН весной подписал партнёрское соглашение, предложил посмотреть на звёздное небо в мобильных планетариях в парках ЮЗАО. Так появился уникальный проект, цель которого - и просвещение, и развлечение, и привлечение внимания к проблеме светового смога, а также к её "умным решениям" от российских учёных.<text:line-break/><text:line-break/>Узнать больше о космосе, звездах и планете можно каждый вторник, среду и четверг с 16.00 до 20.00, кроме ненастных дней. По опыту прошедшего открытия, фильм в планетарии вызывает интерес и эмоции как у взрослых, так и у детей! Приходите обязательно, вход свободный.<text:line-break/><text:line-break/><text:a xlink:type="simple" xlink:href="https://vk.com/anatoly_petrukovich?from=search&amp;w=wall854213346_1096" office:name=""><text:span text:style-name="Definition">А вот так прошло открытие планетария у соседей в Академическом районе.</text:span></text:a><text:line-break/><text:line-break/><text:a xlink:type="simple" xlink:href="https://vk.com/feed?section=search&amp;q=%23%D0%9A%D0%BE%D1%82%D0%BB%D0%BE%D0%B2%D0%BA%D0%B0" office:name=""><text:span text:style-name="Definition">#Котловка</text:span></text:a> <text:a xlink:type="simple" xlink:href="https://vk.com/feed?section=search&amp;q=%23%D0%AE%D0%97%D0%90%D0%9E" office:name=""><text:span text:style-name="Definition">#ЮЗАО</text:span></text:a> <text:a xlink:type="simple" xlink:href="https://vk.com/feed?section=search&amp;q=%23%D0%9A%D0%BE%D0%BC%D0%B0%D0%BD%D0%B4%D0%B0%D0%AE%D0%B3%D0%BE%D0%97%D0%B0%D0%BF%D0%B0%D0%B4%D0%B0" office:name=""><text:span text:style-name="Definition">#КомандаЮгоЗапада</text:span></text:a> <text:a xlink:type="simple" xlink:href="https://vk.com/feed?section=search&amp;q=%23%D0%9D%D0%B0%D1%83%D0%BA%D0%B0" office:name=""><text:span text:style-name="Definition">#Наука</text:span></text:a><text:line-break/></text:p>
      <text:p text:style-name="Text_20_body"><text:line-break/></text:p>
      <text:p text:style-name="Text_20_body">Адрес страницы: <text:a xlink:type="simple" xlink:href="http://kotlovka.mos.ru/presscenter/news/detail/12435017.html" office:name=""><text:span text:style-name="Definition">http://kotlovka.mos.ru/presscenter/news/detail/12435017.html</text:span></text:a></text:p>
      <text:p text:style-name="Text_20_body"><text:a xlink:type="simple" xlink:href="http://kotlovka.mos.ru" office:name=""><text:span text:style-name="Definition">Управа района Котл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9T20:09:31Z</meta:creation-date>
    <dc:date>2024-07-29T20:09:31Z</dc:date>
  </office:meta>
</office:document-meta>
</file>