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нтроль-за-ношением-пассажирами-масок-и-перчаток-усилят-в-московском-транспорте"/>Контроль за ношением пассажирами масок и перчаток усилят в московском транспорте<text:bookmark-end text:name="контроль-за-ношением-пассажирами-масок-и-перчаток-усилят-в-московском-транспорте"/></text:h>
      <text:p text:style-name="First_20_paragraph">16.06.2021</text:p>
      <text:p text:style-name="Text_20_body"><text:line-break/></text:p>
      <text:p text:style-name="Text_20_body">Контроль за соблюдением масочно-перчаточного режима усилят в московском транспорте. Об этом сообщили в официальном <text:a xlink:type="simple" xlink:href="https://t.me/DtRoad/9150" office:name=""><text:span text:style-name="Definition">Telegram-канале</text:span></text:a> столичного департамента транспорта.</text:p>
      <text:p text:style-name="Text_20_body">Соответствующее предписание было получено от и. о. главного санитарного врача по Москве Елены Игнатовой. Речь идет о ношении пассажирами масок и перчаток, а также соблюдении социальной дистанции.</text:p>
      <text:p text:style-name="Text_20_body">Также в автобусах, маршрутных такси и вагонах метро усилят ежедневную дезинфекцию. А здоровье водителей и машинистов будут проверять перед каждой. Кроме того, раз в 15 дней их планируют тестировать на COVID-19.</text:p>
      <text:p text:style-name="Text_20_body">«Сейчас лучше поберечься — пожалуйста, не ездите по городу без крайней необходимости и обязательно носите маску и перчатки в пути,» — отметили в Telegram-канале ведомства.</text:p>
      <text:p text:style-name="Text_20_body">Фото: mos.ru</text:p>
      <text:p text:style-name="Text_20_body"><text:line-break/></text:p>
      <text:p text:style-name="Text_20_body">Адрес страницы: <text:a xlink:type="simple" xlink:href="http://kotlovka.mos.ru/presscenter/news/detail/10032643.html" office:name=""><text:span text:style-name="Definition">http://kotlovka.mos.ru/presscenter/news/detail/10032643.html</text:span></text:a></text:p>
      <text:p text:style-name="Text_20_body"><text:a xlink:type="simple" xlink:href="http://kotlovka.mos.ru" office:name=""><text:span text:style-name="Definition">Управа района Котловк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1T20:47:04Z</meta:creation-date>
    <dc:date>2023-08-01T20:47:04Z</dc:date>
  </office:meta>
</office:document-meta>
</file>